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P1" style:family="paragraph" style:parent-style-name="Text_20_body">
      <style:paragraph-properties style:line-height-at-least="0.706cm"/>
    </style:style>
    <style:style style:name="P2" style:family="paragraph" style:parent-style-name="Text_20_body">
      <style:paragraph-properties style:line-height-at-least="0.706cm"/>
      <style:text-properties fo:font-size="12pt" style:font-size-asian="12pt" style:font-size-complex="12pt"/>
    </style:style>
    <style:style style:name="P3" style:family="paragraph" style:parent-style-name="Text_20_body">
      <style:paragraph-properties fo:text-align="center" style:justify-single-word="false"/>
      <style:text-properties fo:font-size="12pt" style:font-size-asian="12pt" style:font-size-complex="12pt"/>
    </style:style>
    <style:style style:name="P4" style:family="paragraph" style:parent-style-name="Text_20_body">
      <style:paragraph-properties fo:margin-left="0cm" fo:margin-right="0cm" fo:text-indent="2.469cm" style:auto-text-indent="false"/>
      <style:text-properties style:font-size-asian="20pt"/>
    </style:style>
    <style:style style:name="P5" style:family="paragraph" style:parent-style-name="Text_20_body">
      <style:paragraph-properties fo:margin-left="1cm" fo:margin-right="0cm" style:line-height-at-least="0.706cm" fo:text-indent="-1cm" style:auto-text-indent="false"/>
      <style:text-properties fo:font-size="12pt" style:font-size-asian="12pt" style:font-size-complex="12pt"/>
    </style:style>
    <style:style style:name="P6" style:family="paragraph" style:parent-style-name="Text_20_body">
      <style:paragraph-properties fo:margin-left="0.923cm" fo:margin-right="0cm" style:line-height-at-least="0.706cm" fo:text-indent="-0.923cm" style:auto-text-indent="false"/>
      <style:text-properties fo:font-size="12pt" style:font-size-asian="12pt" style:font-size-complex="12pt"/>
    </style:style>
    <style:style style:name="P7" style:family="paragraph" style:parent-style-name="Text_20_body" style:master-page-name="">
      <loext:graphic-properties draw:fill="none"/>
      <style:paragraph-properties fo:text-align="justify" fo:text-align-last="justify" style:justify-single-word="false" style:page-number="auto" fo:background-color="transparent" style:shadow="none" style:snap-to-layout-grid="false" style:writing-mode="page"/>
      <style:text-properties fo:font-size="12pt" style:font-size-asian="12pt" style:font-size-complex="12pt"/>
    </style:style>
    <style:style style:name="P8" style:family="paragraph" style:parent-style-name="Standard">
      <style:text-properties fo:font-size="12pt" style:font-size-asian="12pt" style:font-size-complex="12pt"/>
    </style:style>
    <style:style style:name="T1" style:family="text">
      <style:text-properties fo:language="en" fo:country="US"/>
    </style:style>
    <style:style style:name="T2" style:family="text">
      <style:text-properties fo:language="en" fo:country="US" style:text-underline-style="solid" style:text-underline-width="auto" style:text-underline-color="font-color"/>
    </style:style>
    <style:style style:name="T3" style:family="text">
      <style:text-properties fo:language="en" fo:country="US" style:text-underline-style="solid" style:text-underline-width="auto" style:text-underline-color="font-color" fo:font-weight="bold"/>
    </style:style>
    <style:style style:name="T4" style:family="text">
      <style:text-properties style:text-underline-style="solid" style:text-underline-width="auto" style:text-underline-color="font-color"/>
    </style:style>
    <style:style style:name="T5" style:family="text">
      <style:text-properties style:text-underline-style="solid" style:text-underline-width="auto" style:text-underline-color="font-color" style:font-weight-asian="bold"/>
    </style:style>
    <style:style style:name="T6" style:family="text">
      <style:text-properties fo:font-variant="normal" fo:text-transform="none" style:language-asian="en" style:country-asian="US"/>
    </style:style>
    <style:style style:name="T7" style:family="text">
      <style:text-properties style:language-asian="en" style:country-asian="US"/>
    </style:style>
    <style:style style:name="T8" style:family="text">
      <style:text-properties fo:color="#000000"/>
    </style:style>
    <style:style style:name="T9" style:family="text">
      <style:text-properties fo:font-size="12pt" style:font-size-asian="12pt" style:font-size-complex="12pt"/>
    </style:style>
    <style:style style:name="T10" style:family="text">
      <style:text-properties fo:font-size="12pt" fo:language="en" fo:country="US" style:text-underline-style="solid" style:text-underline-width="auto" style:text-underline-color="font-color" style:font-size-asian="12pt" style:font-size-complex="12pt"/>
    </style:style>
    <style:style style:name="T11" style:family="text">
      <style:text-properties fo:font-size="12pt" fo:language="en" fo:country="US" style:font-size-asian="12pt" style:font-size-complex="12pt"/>
    </style:style>
    <style:style style:name="T12" style:family="text">
      <style:text-properties fo:font-size="12pt" style:text-underline-style="solid" style:text-underline-width="auto" style:text-underline-color="font-color" style:font-size-asian="12pt" style:font-size-complex="12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>國立臺中科技大學體育室場地使用切結書</text:p>
      <text:p text:style-name="Text_20_body"/>
      <text:p text:style-name="P1"><text:span text:style-name="T2"><text:s text:c="9"/></text:span><text:span text:style-name="T10"><text:s text:c="20"/>(</text:span><text:span text:style-name="T12">申請單位名稱或姓名</text:span><text:span text:style-name="T10">)</text:span><text:span text:style-name="T9">於民國 <text:s text:c="4"/>年 <text:s text:c="2"/>月 <text:s text:c="2"/>日借用國立臺中科技大學</text:span><text:span text:style-name="T11">(</text:span><text:span text:style-name="T9">以下簡稱本校</text:span><text:span text:style-name="T11">)</text:span><text:span text:style-name="T9">之</text:span><text:span text:style-name="T12"> <text:s text:c="14"/></text:span><text:span text:style-name="T10">(</text:span><text:span text:style-name="T12">場地名稱</text:span><text:span text:style-name="T10">)</text:span><text:span text:style-name="T9">，除遵守該場地使用相關規定外，並於使用期間內遵守下列事項</text:span><text:span text:style-name="T11">:</text:span></text:p>
      <text:p text:style-name="P2"/>
      <text:p text:style-name="P5"><text:span text:style-name="T7">一、</text:span><text:span text:style-name="T6"> </text:span>申請單位<text:span text:style-name="T1">(</text:span>人<text:span text:style-name="T1">)</text:span>應自行派人負責場地安全維護，如有意外事故發生，願負一切責任<text:span text:style-name="T1">(</text:span>含民、刑事及國家賠償責任<text:span text:style-name="T1">)</text:span>。</text:p>
      <text:p text:style-name="P5"><text:span text:style-name="T7">二、</text:span><text:span text:style-name="T6"> </text:span>申請單位對於所借用場地內各項設備，應負善良管理人之責，如有損壞由本校修護後照價賠賠償修護費用，如仍不足申請單位應無條件補足其差額。</text:p>
      <text:p text:style-name="P6">三、<text:span text:style-name="T5">使用本校場地舉辦各類活動時，應注意安全，並不得舉辦有明火之活動，申請單位</text:span><text:span text:style-name="T3">(</text:span><text:span text:style-name="T5">主辦單位</text:span><text:span text:style-name="T3">)</text:span><text:span text:style-name="T5">並需依行政院核定之「公共場所或舉辦各類活動投保責任保險適足保險金額建議方案」辦理相關保險，若申請單位</text:span><text:span text:style-name="T3">(</text:span><text:span text:style-name="T5">主辦單位</text:span><text:span text:style-name="T3">)</text:span><text:span text:style-name="T5">未依規定辦理保險，相關法律責任自行負責。</text:span></text:p>
      <text:p text:style-name="P6">四、申請單位，如在使用場地現場有營業行為（如現金交易或其他買賣行為），應先敘明並取得本校場地管理單位及總務處同意。</text:p>
      <text:p text:style-name="P6">五、申請單位未經本校場地管理單位許可，不得擅接、改變電源線路或擅用電器設備，以免發生危險。</text:p>
      <text:p text:style-name="P6">六、<text:span text:style-name="T8">若使用本校各場地遇空襲、震災、火災等意外事故，申請單位應負責並指導人員疏散之安全避難措施。</text:span></text:p>
      <text:p text:style-name="P2">七、若原時段教學及訓練使用，請該原時段教師<text:span text:style-name="T1">/</text:span>人員同意簽名。<text:span text:style-name="T1">_____________________</text:span></text:p>
      <text:p text:style-name="P2">八、其它<text:span text:style-name="T1">:</text:span></text:p>
      <text:p text:style-name="P2">九、體育室保有更改之權力。</text:p>
      <text:p text:style-name="P2">立切結書人</text:p>
      <text:p text:style-name="P2">單位<text:span text:style-name="T1">/</text:span>姓名名稱<text:span text:style-name="T1">: <text:s text:c="28"/>(</text:span>簽章<text:span text:style-name="T1">)</text:span></text:p>
      <text:p text:style-name="P2"/>
      <text:p text:style-name="P2">負責人姓名<text:span text:style-name="T1">: <text:s text:c="33"/>(</text:span>簽章<text:span text:style-name="T1">) </text:span></text:p>
      <text:p text:style-name="P3"/>
      <text:p text:style-name="P7">中華民國年月日</text:p>
      <text:p text:style-name="P8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0.741cm" style:writing-mode="page"/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8-06-27T16:14:41.440000000</meta:creation-date>
    <dc:date>2018-06-27T16:19:26.183000000</dc:date>
    <meta:editing-duration>PT4M45S</meta:editing-duration>
    <meta:editing-cycles>1</meta:editing-cycles>
    <meta:document-statistic meta:table-count="0" meta:image-count="0" meta:object-count="0" meta:page-count="1" meta:paragraph-count="15" meta:word-count="560" meta:character-count="701" meta:non-whitespace-character-count="580"/>
    <meta:generator>LibreOffice/5.4.7.2$Windows_x86 LibreOffice_project/c838ef25c16710f8838b1faec480ebba495259d0</meta:generator>
  </office:meta>
</office:document-meta>
</file>